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3333in" text:min-label-width="0.3437in" text:list-level-position-and-space-mode="label-alignment">
          <style:list-level-label-alignment text:label-followed-by="listtab" fo:margin-left="0.677in" fo:text-indent="-0.3437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  <style:text-properties style:font-name="Times New Roman" style:font-name-asian="標楷體" style:font-name-complex="Times New Roman" fo:font-size="14pt" style:font-size-asian="14pt" style:font-size-complex="14pt"/>
    </style:style>
    <style:style style:name="P2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3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4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5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6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7" style:parent-style-name="清單段落" style:list-style-name="LFO2" style:family="paragraph">
      <style:paragraph-properties fo:margin-left="0.677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8" style:parent-style-name="清單段落" style:list-style-name="LFO2" style:family="paragraph">
      <style:paragraph-properties fo:margin-left="0.677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9" style:parent-style-name="清單段落" style:list-style-name="LFO2" style:family="paragraph">
      <style:paragraph-properties fo:margin-left="0.677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0" style:parent-style-name="清單段落" style:list-style-name="LFO2" style:family="paragraph">
      <style:paragraph-properties fo:margin-left="0.677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1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2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3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4" style:parent-style-name="清單段落" style:family="paragraph">
      <style:paragraph-properties fo:margin-left="0.333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5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6" style:parent-style-name="內文" style:family="paragraph">
      <style:paragraph-properties fo:margin-left="0.333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7" style:parent-style-name="內文" style:family="paragraph">
      <style:paragraph-properties fo:margin-left="0.333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8" style:parent-style-name="內文" style:family="paragraph">
      <style:paragraph-properties fo:margin-left="0.333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9" style:parent-style-name="內文" style:family="paragraph">
      <style:paragraph-properties fo:margin-left="0.333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0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21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22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23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2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</office:automatic-styles>
  <office:body>
    <office:text text:use-soft-page-breaks="true">
      <text:p text:style-name="P1">主旨：本系○○○老師執行○○○年度科技部補助專題研究計畫聘用兼任助理事宜，簽請核示。</text:p>
      <text:p text:style-name="P2"/>
      <text:p text:style-name="P3">說明：</text:p>
      <text:list text:style-name="LFO1" text:continue-numbering="true">
        <text:list-item>
          <text:p text:style-name="P4">計畫名稱：「○○○○○」(計畫編號：MOST：○○○○○)。</text:p>
        </text:list-item>
        <text:list-item>
          <text:p text:style-name="P5">依照「<text:s text:c="3"/>清單」，擬約聘兼任助理○○○(致理科技大學○○○系四技○年級)、○○○(致理科技大學○○○○系四技○年級)、○○○(致理科技大學○○○○○○四技○年級)、○○○( <text:s text:c="6"/>科)，主要協助計畫主持人資料蒐集、文獻收集、資料整理、核銷經費及電腦分析。</text:p>
        </text:list-item>
        <text:list-item>
          <text:p text:style-name="P6">因執行計畫所需，並按照「致理科技大學專題研究計畫兼任助理費用支給標準表」規定辦理，聘用期間○○○年○○月○○日至○○○年○○月○○日，研究助學金共○○○元，金額分配如下：</text:p>
        </text:list-item>
      </text:list>
      <text:list text:style-name="LFO2" text:continue-numbering="true">
        <text:list-item>
          <text:p text:style-name="P7">○○○(學號：○○○○)，每月支配○○○元，○個月共○○○元。</text:p>
        </text:list-item>
        <text:list-item>
          <text:p text:style-name="P8">○○○(學號：○○○○)，每月支配○○○元，○個月共○○○元。</text:p>
        </text:list-item>
        <text:list-item>
          <text:p text:style-name="P9">○○○(學號：○○○○)，每月支配○○○元，○個月共○○○元。</text:p>
        </text:list-item>
        <text:list-item>
          <text:p text:style-name="P10"><text:s text:c="28"/>，每個月支配<text:s text:c="2"/>元，<text:s text:c="2"/>個月共<text:s text:c="4"/>元。</text:p>
        </text:list-item>
      </text:list>
      <text:list text:style-name="LFO1" text:continue-numbering="true">
        <text:list-item>
          <text:p text:style-name="P11">擬請專題研究計畫兼任助理同學依實際上下班時間填寫「科技部補助研究計畫人員簽到表」，由計畫主持人善盡管理督導之責。</text:p>
        </text:list-item>
        <text:list-item>
          <text:p text:style-name="P12">請人事室協助處理聘用人員勞健保之投保事宜。</text:p>
        </text:list-item>
        <text:list-item>
          <text:p text:style-name="P13">檢附經費核定清單(附件1)、兼任助理之學歷證件影本(附件2)、致理科技大學專題研究計畫兼任助理費用支給標準表(附件3)、科技部補助研究計畫人員簽到表(附件4)、人事費匯款清單(附件5)、短期性聘僱人員全民健康保險投保申請書(附件6)、學生兼任助理學習與勞僱型態同意書(附件7)及學術倫理6小時之證明(附件8)</text:p>
        </text:list-item>
      </text:list>
      <text:p text:style-name="P14"/>
      <text:p text:style-name="P15">擬辦：奉核後，擬請會計室、出納組配合計畫主持人按月辦理給付研究助學金，人事室辦理聘用人員之勞健保投保作業。</text:p>
      <text:p text:style-name="P16"/>
      <text:p text:style-name="P17"/>
      <text:p text:style-name="P18"/>
      <text:p text:style-name="P19"/>
      <text:p text:style-name="P20">敬會單位</text:p>
      <text:p text:style-name="P21">研發處</text:p>
      <text:p text:style-name="P22">人事室</text:p>
      <text:p text:style-name="P23">出納組</text:p>
      <text:p text:style-name="內文"><text:span text:style-name="T24">會計室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3333in" text:min-label-width="0.3437in" text:list-level-position-and-space-mode="label-alignment">
          <style:list-level-label-alignment text:label-followed-by="listtab" fo:margin-left="0.677in" fo:text-indent="-0.3437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18-09-14T06:12:00Z</meta:creation-date>
    <dc:date>2018-09-14T06:12:00Z</dc:date>
    <meta:template xlink:href="Normal" xlink:type="simple"/>
    <meta:editing-cycles>2</meta:editing-cycles>
    <meta:editing-duration>PT0S</meta:editing-duration>
    <meta:document-statistic meta:page-count="2" meta:paragraph-count="1" meta:word-count="112" meta:character-count="756" meta:row-count="5" meta:non-whitespace-character-count="645"/>
  </office:meta>
</office:document-meta>
</file>